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, sans-serif"/>
    <style:font-face style:name="Baloo Thambi 2" svg:font-family="'Baloo Thambi 2', Arial, Helvetica, sans-serif"/>
    <style:font-face style:name="Arial3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officeooo:rsid="000f1b6f" officeooo:paragraph-rsid="0004dd6d" style:font-size-asian="14pt" style:font-size-complex="14pt"/>
    </style:style>
    <style:style style:name="P2" style:family="paragraph" style:parent-style-name="Text_20_body">
      <style:paragraph-properties fo:line-height="115%" fo:text-align="justify" style:justify-single-word="false"/>
      <style:text-properties fo:font-size="14pt" officeooo:rsid="0009f591" officeooo:paragraph-rsid="0009f591"/>
    </style:style>
    <style:style style:name="P3" style:family="paragraph" style:parent-style-name="Text_20_body">
      <style:paragraph-properties fo:line-height="115%" fo:text-align="justify" style:justify-single-word="false"/>
      <style:text-properties fo:font-size="14pt" officeooo:rsid="00081d8f" officeooo:paragraph-rsid="00081d8f"/>
    </style:style>
    <style:style style:name="P4" style:family="paragraph" style:parent-style-name="Text_20_body">
      <style:paragraph-properties fo:line-height="115%" fo:text-align="justify" style:justify-single-word="false"/>
      <style:text-properties style:font-name="Liberation Serif" fo:font-size="14pt" officeooo:rsid="0004dd6d" officeooo:paragraph-rsid="0004dd6d"/>
    </style:style>
    <style:style style:name="P5" style:family="paragraph" style:parent-style-name="Text_20_body">
      <style:paragraph-properties fo:line-height="115%" fo:text-align="justify" style:justify-single-word="false"/>
      <style:text-properties style:font-name="Liberation Serif" fo:font-size="14pt" officeooo:rsid="0004dd6d" officeooo:paragraph-rsid="000d6489"/>
    </style:style>
    <style:style style:name="P6" style:family="paragraph" style:parent-style-name="Text_20_body">
      <style:paragraph-properties fo:line-height="115%" fo:text-align="justify" style:justify-single-word="false"/>
      <style:text-properties style:font-name="Liberation Serif" fo:font-size="14pt" officeooo:rsid="00063625" officeooo:paragraph-rsid="00063625"/>
    </style:style>
    <style:style style:name="P7" style:family="paragraph" style:parent-style-name="Text_20_body">
      <style:paragraph-properties fo:line-height="115%" fo:text-align="justify" style:justify-single-word="false"/>
      <style:text-properties style:font-name="Liberation Serif" fo:font-size="14pt" officeooo:rsid="00081d8f" officeooo:paragraph-rsid="00129570"/>
    </style:style>
    <style:style style:name="P8" style:family="paragraph" style:parent-style-name="Text_20_body">
      <style:paragraph-properties fo:line-height="115%" fo:text-align="justify" style:justify-single-word="false"/>
      <style:text-properties style:font-name="Liberation Serif" fo:font-size="14pt" officeooo:rsid="000b9d1c" officeooo:paragraph-rsid="000b9d1c"/>
    </style:style>
    <style:style style:name="P9" style:family="paragraph" style:parent-style-name="Text_20_body">
      <style:paragraph-properties fo:line-height="115%" fo:text-align="justify" style:justify-single-word="false"/>
      <style:text-properties fo:color="#009933" fo:font-size="14pt"/>
    </style:style>
    <style:style style:name="P10" style:family="paragraph" style:parent-style-name="Text_20_body">
      <style:paragraph-properties fo:line-height="115%" fo:text-align="justify" style:justify-single-word="false"/>
      <style:text-properties fo:color="#009933" fo:font-size="14pt" officeooo:paragraph-rsid="0004dd6d"/>
    </style:style>
    <style:style style:name="P11" style:family="paragraph" style:parent-style-name="Text_20_body">
      <style:paragraph-properties fo:line-height="115%" fo:text-align="justify" style:justify-single-word="false"/>
      <style:text-properties fo:color="#009933" fo:font-size="14pt" officeooo:paragraph-rsid="000b9d1c"/>
    </style:style>
    <style:style style:name="P12" style:family="paragraph" style:parent-style-name="Text_20_body">
      <style:paragraph-properties fo:line-height="115%" fo:text-align="justify" style:justify-single-word="false"/>
      <style:text-properties fo:color="#000000" style:font-name="Liberation Serif" fo:font-size="14pt" officeooo:rsid="000b9d1c" officeooo:paragraph-rsid="000b9d1c"/>
    </style:style>
    <style:style style:name="P13" style:family="paragraph" style:parent-style-name="Text_20_body">
      <style:paragraph-properties fo:line-height="115%" fo:text-align="justify" style:justify-single-word="false"/>
      <style:text-properties fo:color="#000000" style:font-name="Liberation Serif" fo:font-size="14pt" officeooo:rsid="000b9d1c" officeooo:paragraph-rsid="000b9d1c" style:font-size-asian="14pt" style:font-size-complex="14pt"/>
    </style:style>
    <style:style style:name="P14" style:family="paragraph" style:parent-style-name="Text_20_body">
      <style:paragraph-properties fo:line-height="115%"/>
      <style:text-properties fo:color="#ff0000" fo:font-size="14pt"/>
    </style:style>
    <style:style style:name="P15" style:family="paragraph" style:parent-style-name="Text_20_body">
      <style:paragraph-properties fo:line-height="115%" fo:text-align="justify" style:justify-single-word="false"/>
      <style:text-properties fo:color="#ff0000" fo:font-size="14pt" officeooo:paragraph-rsid="00081d8f"/>
    </style:style>
    <style:style style:name="T1" style:family="text">
      <style:text-properties officeooo:rsid="0004dd6d"/>
    </style:style>
    <style:style style:name="T2" style:family="text">
      <style:text-properties style:font-name="Arial"/>
    </style:style>
    <style:style style:name="T3" style:family="text">
      <style:text-properties style:font-name="Arial" officeooo:rsid="0009f591"/>
    </style:style>
    <style:style style:name="T4" style:family="text">
      <style:text-properties officeooo:rsid="000f1b6f" style:font-size-asian="14pt" style:font-size-complex="14pt"/>
    </style:style>
    <style:style style:name="T5" style:family="text">
      <style:text-properties style:font-name="Liberation Serif"/>
    </style:style>
    <style:style style:name="T6" style:family="text">
      <style:text-properties style:font-name="Liberation Serif" officeooo:rsid="00081d8f"/>
    </style:style>
    <style:style style:name="T7" style:family="text">
      <style:text-properties style:font-name="Liberation Serif" officeooo:rsid="00129570"/>
    </style:style>
    <style:style style:name="T8" style:family="text">
      <style:text-properties style:font-name="Liberation Serif" officeooo:rsid="000d6489"/>
    </style:style>
    <style:style style:name="T9" style:family="text">
      <style:text-properties style:font-name="Liberation Serif" officeooo:rsid="0015f4da"/>
    </style:style>
    <style:style style:name="T10" style:family="text">
      <style:text-properties officeooo:rsid="00063625"/>
    </style:style>
    <style:style style:name="T11" style:family="text">
      <style:text-properties officeooo:rsid="0009f591"/>
    </style:style>
    <style:style style:name="T12" style:family="text">
      <style:text-properties fo:font-variant="normal" fo:text-transform="none" fo:color="#2d2d2f" fo:letter-spacing="normal" fo:font-style="normal" fo:font-weight="normal"/>
    </style:style>
    <style:style style:name="T13" style:family="text">
      <style:text-properties fo:font-variant="normal" fo:text-transform="none" fo:color="#2d2d2f" fo:letter-spacing="normal" fo:font-style="normal" fo:font-weight="normal" officeooo:rsid="000f3079"/>
    </style:style>
    <style:style style:name="T14" style:family="text">
      <style:text-properties fo:font-variant="normal" fo:text-transform="none" fo:color="#2d2d2f" fo:letter-spacing="normal" fo:font-style="normal" fo:font-weight="normal" officeooo:rsid="0013d66a"/>
    </style:style>
    <style:style style:name="T15" style:family="text">
      <style:text-properties fo:font-variant="normal" fo:text-transform="none" fo:color="#2d2d2f" fo:letter-spacing="normal" fo:font-style="normal" fo:font-weight="normal" style:font-size-asian="14pt" style:font-size-complex="14pt"/>
    </style:style>
    <style:style style:name="T16" style:family="text">
      <style:text-properties officeooo:rsid="000d6489"/>
    </style:style>
    <style:style style:name="T17" style:family="text">
      <style:text-properties officeooo:rsid="0010e8d7"/>
    </style:style>
    <style:style style:name="T18" style:family="text">
      <style:text-properties officeooo:rsid="00129570"/>
    </style:style>
    <style:style style:name="T19" style:family="text">
      <style:text-properties officeooo:rsid="0013d66a"/>
    </style:style>
    <style:style style:name="T20" style:family="text">
      <style:text-properties fo:color="#000000" style:font-name="Liberation Serif" officeooo:rsid="000d6489"/>
    </style:style>
    <style:style style:name="T21" style:family="text">
      <style:text-properties fo:color="#000000" style:font-name="Liberation Serif" officeooo:rsid="0013d66a"/>
    </style:style>
    <style:style style:name="T22" style:family="text">
      <style:text-properties officeooo:rsid="0015f4da"/>
    </style:style>
    <style:style style:name="T23" style:family="text">
      <style:text-properties officeooo:rsid="0015f4da" fo:background-color="transparent" loext:char-shading-value="0"/>
    </style:style>
    <style:style style:name="T24" style:family="text">
      <style:text-properties fo:background-color="transparent" loext:char-shading-value="0"/>
    </style:style>
    <style:style style:name="T25" style:family="text">
      <style:text-properties officeooo:rsid="0010e8d7" fo:background-color="transparent" loext:char-shading-value="0"/>
    </style:style>
    <style:style style:name="T26" style:family="text">
      <style:text-properties officeooo:rsid="00162d3c"/>
    </style:style>
    <style:style style:name="T27" style:family="text">
      <style:text-properties officeooo:rsid="0018371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Obsèques de M. <text:span text:style-name="T1">Yvon Gargam</text:span></text:p>
      <text:p text:style-name="P1">Eglise Saint-Houardon</text:p>
      <text:p text:style-name="P1"><text:span text:style-name="T1">merc</text:span>redi 3 juin 202<text:span text:style-name="T1">6</text:span></text:p>
      <text:p text:style-name="P1"/>
      <text:p text:style-name="P1">Homélie</text:p>
      <text:p text:style-name="P1"/>
      <text:p text:style-name="P10"><text:span text:style-name="T4">« Il y a un moment pour tout, </text:span>et un temps pour chaque chose sous le ciel :</text:p>
      <text:p text:style-name="P9">Un temps pour donner la vie<text:span text:style-name="T5">, et un temps pour mourir </text:span><text:span text:style-name="T2">»</text:span></text:p>
      <text:p text:style-name="P4"><text:span text:style-name="T26">Voilà ce que nous venons d’entendre</text:span> dans ce passage du Livre de l’Ecclésiaste, <text:span text:style-name="T16">écrit plusieurs siècles avant Jésus-Christ.</text:span></text:p>
      <text:p text:style-name="P4">A 63 ans, si peu de temps après son départ à la retraite, le <text:span text:style-name="T26">moment</text:span> était-il vraiment venu pour Yvon, de mourir ?</text:p>
      <text:p text:style-name="P5"><text:span text:style-name="T26">V</text:span>ous, <text:span text:style-name="T17">sa famille, </text:span>Marie, Gilles, Simon, <text:span text:style-name="T17">Adrien, </text:span>tous ses amis proches, <text:span text:style-name="T26">nous tous, </text:span>nous sommes sous le choc.</text:p>
      <text:p text:style-name="P4">Yvon, le grand communiquant, était tellement discret sur sa vie et ses souffrances.<text:span text:style-name="T10"> </text:span>Il a vécu jusqu’au bout, fidèle à ce qu’il était.</text:p>
      <text:p text:style-name="P6">Yvon était peut-être prêt <text:span text:style-name="T17">à vivre le grand passage</text:span>, mais <text:span text:style-name="T17">pour</text:span> ceux qui restent, <text:span text:style-name="T26">c’est si douloureux ! L</text:span>a mort d’un être cher est <text:span text:style-name="T26">tellement </text:span>difficile à supporter, <text:span text:style-name="T17">surtout quand elle arrive trop tôt</text:span>.</text:p>
      <text:p text:style-name="P6">Alors, que faire maintenant ? Pleurer, oui, bien sûr, nous souvenir aussi et <text:span text:style-name="T16">un jour</text:span>, rire à nouveau. Nous savon<text:span text:style-name="T16">s</text:span> bien qu’Yvon n’aurait pas aimé nous voir nous <text:span text:style-name="T17">morfondre dans la tristesse.</text:span></text:p>
      <text:p text:style-name="P6">Rassemblés dans cette église qu<text:span text:style-name="T26">e notre ami</text:span> connaissait si bien, <text:span text:style-name="T22">tournons-nous résolument ve</text:span><text:span text:style-name="T23">rs</text:span><text:span text:style-name="T24"> l’</text:span><text:span text:style-name="T25">espérance</text:span><text:span text:style-name="T24">.</text:span> Les textes de la Bible qu<text:span text:style-name="T26">e nous avons entendus</text:span> sont les mêmes qu’Yvon avait <text:span text:style-name="T16">choisis</text:span> pour les obsèques de sa maman bien-aimée, l’année dernière. Il avait assuré le commentaire de ces textes lors de la célébration, <text:span text:style-name="T16">avec compétence, simplicité et éloquence, comme lorsqu’il commentait les messes à la radio, en direct de Quimper ou de Lourdes</text:span>.</text:p>
      <text:p text:style-name="P6">Le passage du <text:s/><text:span text:style-name="T1">Livre de l’Ecclésiaste </text:span>nous dit qu’il y a un temps pour chaque chose, <text:s/><text:span text:style-name="T18">que la marche du temps et de </text:span>la vie <text:span text:style-name="T18">nous fait cheminer entre joie et peine, entre ombre et lumière.</text:span> </text:p>
      <text:p text:style-name="P6">Dans l’Evangile, nous revoyons cet épisode bien connu de la multiplication des pains. Jésus prend soin de la foule, en acc<text:span text:style-name="T18">ueill</text:span>ant la maigre contribution des provisions d’un jeune garçon. Oui, Jésus a voulu avoir besoin de nous, <text:span text:style-name="T26">de nos pains et de nos poissons ; il</text:span> nous fai<text:span text:style-name="T26">t</text:span> participer à son œuvre salvatrice.</text:p>
      <text:p text:style-name="P15"><text:span text:style-name="T6">« Alors Jésus prit les pains et, après avoir rendu grâce, </text:span>il les distribua aux convives ; </text:p>
      <text:p text:style-name="P14">il leur donna aussi du poisson, autant qu’ils en voulaient. »</text:p>
      <text:p text:style-name="P7"><text:soft-page-break/><text:span text:style-name="T11">La générosité de Jésus est sans borne, il veut notre bonheur et il a donné sa vie pour nous sauver.</text:span></text:p>
      <text:p text:style-name="P7"><text:span text:style-name="T19">Quant à Yvon, e</text:span>n plus de cuisiner <text:span text:style-name="T16">avec talent </text:span>pour sa famille, ses amis ou pour les jeunes du Mouvement Eucharistique des Jeunes, le MEJ, <text:span text:style-name="T19">il</text:span> a nourri l’esprit de tant d’auditeurs. La <text:span text:style-name="T18">participa</text:span>tion d’Yvon à <text:span text:style-name="T18">la vie de</text:span> l’Église, qui œuvre à la suite du <text:span text:style-name="T16">C</text:span>hrist, a été considérable. Dans les beaux hommages qui lui ont été rendus au début de cette messe par sa famille, ses amis et ses compagnons de la radio <text:span text:style-name="T18">et de la communication</text:span>, <text:span text:style-name="T16">ainsi que dans les messages reçus par sa famille, </text:span>nous <text:span text:style-name="T16">pouvons</text:span> voir à quel point Yvon avait le souci de prendre soin des autres, humainement et spirituellement. </text:p>
      <text:p text:style-name="P3"><text:span text:style-name="T7">Oui</text:span><text:span text:style-name="T5">, il s’occupait </text:span><text:span text:style-name="T7">sans cesse </text:span><text:span text:style-name="T5">des autres, mais ne laissait pas trop les autres s’occuper de lui ; </text:span><text:span text:style-name="T8">il était peut-être un peu têtu, </text:span><text:span text:style-name="T9">penn-kalet</text:span><text:span text:style-name="T8"> ! A</text:span><text:span text:style-name="T5"> chacun sa personnalité et Dieu sait </text:span><text:span text:style-name="T7">combien</text:span><text:span text:style-name="T5"> celle d’Yvon était attachante. </text:span></text:p>
      <text:p text:style-name="P2"><text:span text:style-name="T19">Il a été</text:span> un vrai disciple du Christ, attentif à mettre en œuvre les commandement<text:span text:style-name="T16">s</text:span> de Dieu, à commencer par le principal : aimer Dieu et aimer ses frères et sœurs en humanité, en particulier les plus petits. Il n’a pas ménagé sa peine, dans ses engagements à RCF et dans d’autres services d’Eglise, pour que la parole de Dieu soit accessible au plus grand nombre.</text:p>
      <text:p text:style-name="P2">Merci pour tout cela, cher Yvon. Tu vas nous ma<text:span text:style-name="T16">n</text:span>quer, tu nous manques déjà : <text:span text:style-name="T19">ta présence attentive, t</text:span><text:span text:style-name="T20">on rire sonore et quelque peu... ou carrément moqueur. </text:span><text:span text:style-name="T21">M</text:span>ais ton héritage est tellement <text:span text:style-name="T19">précieux</text:span> que nous nous devons d<text:span text:style-name="T19">e le faire fructifier</text:span>.</text:p>
      <text:p text:style-name="P11"><text:span text:style-name="T4">« Il y a un moment pour tout, </text:span>et un temps pour chaque chose sous le ciel <text:span text:style-name="T3">»</text:span></text:p>
      <text:p text:style-name="P12">Le temps est venu pour nous de poursuivre le chemin sans Yvon à nos côtés<text:span text:style-name="T16">. <text:s/>Yvon absent à nos côtés, m</text:span>ais présent dans nos cœurs <text:span text:style-name="T19">pour toujours.</text:span> <text:span text:style-name="T27">L</text:span>e temps est venu de rester debout, forts de l’espérance <text:span text:style-name="T27">en</text:span> la vie éternelle, qui est au cœur de la foi chrétienne, cette foi qu’Yvon avait chevillée au corps. Il a été fidèle à l’Église, tout en étant bien conscient des fragilités et des failles de celle-ci. Il n’a jamais quitté le navire et nous pouvons l’en remercier.</text:p>
      <text:p text:style-name="P13"><text:span text:style-name="T12">Aujourd’hui, le Seigneur lui di</text:span><text:span text:style-name="T13">t</text:span><text:span text:style-name="T12">, </text:span><text:span text:style-name="T13">comme </text:span><text:span text:style-name="T14">dans</text:span><text:span text:style-name="T13"> la parabole racontée par Jésus au chapitre 25 de l’Evangile selon saint Matthieu</text:span><text:span text:style-name="T12"> : « Bon et fidèle serviteur… entre dans la joie de ton maître ».</text:span></text:p>
      <text:p text:style-name="P8"><text:span text:style-name="T15">Yvon, kenavo er baradoz ! Amen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, sans-serif"/>
    <style:font-face style:name="Baloo Thambi 2" svg:font-family="'Baloo Thambi 2', Arial, Helvetica, sans-serif"/>
    <style:font-face style:name="Arial3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3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799cm" fo:margin-bottom="0.57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02T18:50:13.661000000</meta:creation-date>
    <dc:date>2026-06-03T10:51:58.045000000</dc:date>
    <meta:editing-duration>PT1H4M7S</meta:editing-duration>
    <meta:editing-cycles>11</meta:editing-cycles>
    <meta:generator>LibreOffice/5.2.7.2$Windows_x86 LibreOffice_project/2b7f1e640c46ceb28adf43ee075a6e8b8439ed10</meta:generator>
    <meta:document-statistic meta:table-count="0" meta:image-count="0" meta:object-count="0" meta:page-count="2" meta:paragraph-count="26" meta:word-count="791" meta:character-count="4428" meta:non-whitespace-character-count="3656"/>
  </office:meta>
</office:document-meta>
</file>